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 fo:text-align="justify"/>
      <style:text-properties style:font-name="Times New Roman"/>
    </style:style>
    <style:style style:name="P2" style:parent-style-name="Normale" style:family="paragraph">
      <style:paragraph-properties fo:text-align="justify"/>
      <style:text-properties style:font-name="Times New Roman"/>
    </style:style>
    <style:style style:name="P3" style:parent-style-name="Normale" style:family="paragraph">
      <style:paragraph-properties fo:text-align="justify"/>
    </style:style>
    <style:style style:name="T4" style:parent-style-name="Car.predefinitoparagrafo" style:family="text">
      <style:text-properties style:font-name="Times New Roman"/>
    </style:style>
    <style:style style:name="T5" style:parent-style-name="Car.predefinitoparagrafo" style:family="text">
      <style:text-properties style:font-name="Times New Roman" fo:font-weight="bold" style:font-weight-asian="bold" style:font-weight-complex="bold"/>
    </style:style>
    <style:style style:name="T6" style:parent-style-name="Car.predefinitoparagrafo" style:family="text">
      <style:text-properties style:font-name="Times New Roman"/>
    </style:style>
    <style:style style:name="P7" style:parent-style-name="Normale" style:family="paragraph">
      <style:paragraph-properties fo:text-align="justify"/>
    </style:style>
    <style:style style:name="T8" style:parent-style-name="Collegamentoipertestuale" style:family="text">
      <style:text-properties style:font-name="Times New Roman"/>
    </style:style>
    <style:style style:name="T9" style:parent-style-name="Car.predefinitoparagrafo" style:family="text">
      <style:text-properties style:font-name="Times New Roman"/>
    </style:style>
    <style:style style:name="T10" style:parent-style-name="Collegamentoipertestuale" style:family="text">
      <style:text-properties style:font-name="Times New Roman"/>
    </style:style>
    <style:style style:name="T11" style:parent-style-name="Car.predefinitoparagrafo" style:family="text">
      <style:text-properties style:font-name="Times New Roman"/>
    </style:style>
    <style:style style:name="P12" style:parent-style-name="Normale" style:family="paragraph">
      <style:paragraph-properties fo:text-align="justify"/>
      <style:text-properties style:font-name="Times New Roman"/>
    </style:style>
    <style:style style:name="P13" style:parent-style-name="Normale" style:family="paragraph">
      <style:paragraph-properties fo:text-align="justify"/>
      <style:text-properties style:font-name="Times New Roman" fo:font-weight="bold" style:font-weight-asian="bold" style:font-weight-complex="bold"/>
    </style:style>
    <style:style style:name="P14" style:parent-style-name="Normale" style:family="paragraph">
      <style:paragraph-properties fo:text-align="justify"/>
      <style:text-properties style:font-name="Times New Roman"/>
    </style:style>
    <style:style style:name="P15" style:parent-style-name="Normale" style:family="paragraph">
      <style:paragraph-properties fo:text-align="justify"/>
      <style:text-properties style:font-name="Times New Roman"/>
    </style:style>
    <style:style style:name="P16" style:parent-style-name="Normale" style:family="paragraph">
      <style:paragraph-properties fo:text-align="justify"/>
      <style:text-properties style:font-name="Times New Roman"/>
    </style:style>
    <style:style style:name="P17" style:parent-style-name="Normale" style:family="paragraph">
      <style:paragraph-properties fo:text-align="justify"/>
      <style:text-properties style:font-name="Times New Roman"/>
    </style:style>
    <style:style style:name="P18" style:parent-style-name="Normale" style:family="paragraph">
      <style:paragraph-properties fo:text-align="justify"/>
      <style:text-properties style:font-name="Times New Roman"/>
    </style:style>
    <style:style style:name="P19" style:parent-style-name="Normale" style:family="paragraph">
      <style:paragraph-properties fo:text-align="justify"/>
    </style:style>
    <style:style style:name="T20" style:parent-style-name="Car.predefinitoparagrafo" style:family="text">
      <style:text-properties style:font-name="Times New Roman" fo:font-weight="bold" style:font-weight-asian="bold" style:font-weight-complex="bold"/>
    </style:style>
    <style:style style:name="T21" style:parent-style-name="Car.predefinitoparagrafo" style:family="text">
      <style:text-properties style:font-name="Times New Roman"/>
    </style:style>
    <style:style style:name="P22" style:parent-style-name="Normale" style:family="paragraph">
      <style:paragraph-properties fo:text-align="justify"/>
      <style:text-properties style:font-name="Times New Roman"/>
    </style:style>
    <style:style style:name="P23" style:parent-style-name="Normale" style:family="paragraph">
      <style:paragraph-properties fo:text-align="justify"/>
      <style:text-properties style:font-name="Times New Roman"/>
    </style:style>
    <style:style style:name="P24" style:parent-style-name="Normale" style:family="paragraph">
      <style:paragraph-properties fo:text-align="justify"/>
      <style:text-properties style:font-name="Times New Roman"/>
    </style:style>
    <style:style style:name="P25" style:parent-style-name="Normale" style:family="paragraph">
      <style:paragraph-properties fo:text-align="justify"/>
      <style:text-properties style:font-name="Times New Roman"/>
    </style:style>
    <style:style style:name="P26" style:parent-style-name="Normale" style:family="paragraph">
      <style:paragraph-properties fo:text-align="justify"/>
      <style:text-properties style:font-name="Times New Roman"/>
    </style:style>
    <style:style style:name="P27" style:parent-style-name="Normale" style:family="paragraph">
      <style:paragraph-properties fo:text-align="justify"/>
      <style:text-properties style:font-name="Times New Roman"/>
    </style:style>
    <style:style style:name="P28" style:parent-style-name="Normale" style:family="paragraph">
      <style:paragraph-properties fo:text-align="justify"/>
      <style:text-properties style:font-name="Times New Roman"/>
    </style:style>
    <style:style style:name="P29" style:parent-style-name="Normale" style:family="paragraph">
      <style:paragraph-properties fo:text-align="justify"/>
      <style:text-properties style:font-name="Times New Roman"/>
    </style:style>
    <style:style style:name="P30" style:parent-style-name="Normale" style:family="paragraph">
      <style:paragraph-properties fo:text-align="justify"/>
      <style:text-properties style:font-name="Times New Roman"/>
    </style:style>
    <style:style style:name="P31" style:parent-style-name="Normale" style:family="paragraph">
      <style:paragraph-properties fo:text-align="justify"/>
    </style:style>
    <style:style style:name="T32" style:parent-style-name="Car.predefinitoparagrafo" style:family="text">
      <style:text-properties style:font-name="Times New Roman" fo:font-weight="bold" style:font-weight-asian="bold" style:font-weight-complex="bold"/>
    </style:style>
    <style:style style:name="T33" style:parent-style-name="Car.predefinitoparagrafo" style:family="text">
      <style:text-properties style:font-name="Times New Roman"/>
    </style:style>
    <style:style style:name="P34" style:parent-style-name="Normale" style:family="paragraph">
      <style:paragraph-properties fo:text-align="justify"/>
      <style:text-properties style:font-name="Times New Roman"/>
    </style:style>
    <style:style style:name="P35" style:parent-style-name="Normale" style:family="paragraph">
      <style:paragraph-properties fo:text-align="justify"/>
      <style:text-properties style:font-name="Times New Roman"/>
    </style:style>
    <style:style style:name="P36" style:parent-style-name="Normale" style:family="paragraph">
      <style:paragraph-properties fo:text-align="justify"/>
      <style:text-properties style:font-name="Times New Roman"/>
    </style:style>
    <style:style style:name="P37" style:parent-style-name="Normale" style:family="paragraph">
      <style:paragraph-properties fo:text-align="justify"/>
      <style:text-properties style:font-name="Times New Roman"/>
    </style:style>
    <style:style style:name="P38" style:parent-style-name="Normale" style:family="paragraph">
      <style:paragraph-properties fo:text-align="justify"/>
      <style:text-properties style:font-name="Times New Roman"/>
    </style:style>
    <style:style style:name="P39" style:parent-style-name="Normale" style:family="paragraph">
      <style:paragraph-properties fo:text-align="justify"/>
      <style:text-properties style:font-name="Times New Roman"/>
    </style:style>
    <style:style style:name="P40" style:parent-style-name="Normale" style:family="paragraph">
      <style:paragraph-properties fo:text-align="justify"/>
    </style:style>
    <style:style style:name="T41" style:parent-style-name="Car.predefinitoparagrafo" style:family="text">
      <style:text-properties style:font-name="Times New Roman"/>
    </style:style>
    <style:style style:name="T42" style:parent-style-name="Collegamentoipertestuale" style:family="text">
      <style:text-properties style:font-name="Times New Roman"/>
    </style:style>
    <style:style style:name="T43" style:parent-style-name="Car.predefinitoparagrafo" style:family="text">
      <style:text-properties style:font-name="Times New Roman"/>
    </style:style>
    <style:style style:name="P44" style:parent-style-name="Normale" style:family="paragraph">
      <style:paragraph-properties fo:text-align="justify"/>
    </style:style>
    <style:style style:name="T45" style:parent-style-name="Car.predefinitoparagrafo" style:family="text">
      <style:text-properties style:font-name="Times New Roman"/>
    </style:style>
  </office:automatic-styles>
  <office:body>
    <office:text text:use-soft-page-breaks="true">
      <text:p text:style-name="P1"/>
      <text:p text:style-name="P2">Il Ministero del Lavoro e delle Politiche Sociali, con nota n. 10727 del 7 agosto 2026, ha fornito le istruzioni per predisporre la presentazione delle candidature.<text:s/></text:p>
      <text:p text:style-name="P3"><text:span text:style-name="T4">Le domande dovranno essere inoltrate, seguendo le seguenti istruzioni,<text:s/></text:span><text:span text:style-name="T5">entro e non oltre il termine del 30 ottobre 2026</text:span><text:span text:style-name="T6">, a mano, per posta o ad uno dei seguenti indirizzi e mail: <text:s/></text:span></text:p>
      <text:p text:style-name="P7"><text:a xlink:href="mailto:IAM.firenze@ispettorato.gov.it" office:target-frame-name="_top" xlink:show="replace"><text:span text:style-name="T8">IAM.firenze@ispettorato.gov.it</text:span></text:a><text:span text:style-name="T9">; <text:s/></text:span><text:a xlink:href="mailto:IAM.firenze@pec.ispettorato.gov.it" office:target-frame-name="_top" xlink:show="replace"><text:span text:style-name="T10">IAM.firenze@pec.ispettorato.gov.it</text:span></text:a><text:span text:style-name="T11"><text:s/></text:span></text:p>
      <text:p text:style-name="P12">Come previsto dall’art. 9, comma 2, della L. n. 143/92, le istanze devono essere inoltrate dalle aziende, dalle organizzazioni sindacali ed assistenziali o direttamente dai lavoratori. <text:s/></text:p>
      <text:p text:style-name="P13">Candidati aspiranti alla decorazione:<text:s/></text:p>
      <text:p text:style-name="P14">Lavoratrici e lavoratori dipendenti o pensionati:</text:p>
      <text:p text:style-name="P15">1. Occupati o già occupati in qualità di operai, quadri, impiegati e dirigenti in imprese pubbliche o private, qualunque sia il campo di produzione o di lavoro nel quale esercitano la propria<text:s/>attività;<text:s/></text:p>
      <text:p text:style-name="P16">2. Dipendenti o ex dipendenti di aziende o stabilimenti dello Stato, delle Regioni, delle Province, dei Comuni e degli Enti Pubblici non rientranti nei ruoli organici del personale della Pubblica Amministrazione ai sensi dell’art. 1 comma 2 del D. Lgs. 165/2001.</text:p>
      <text:p text:style-name="P17">3. Dipendenti o ex dipendenti delle società cooperative, di organizzazioni sindacali dei lavoratori, dei datori di lavoro e delle associazioni legalmente riconosciute a livello nazionale; <text:s/></text:p>
      <text:p text:style-name="P18">4. Lavoratrici e lavoratori italiani all’estero<text:s/>che abbiano dato prove esemplari di patriottismo, laboriosità e probità; per gli stessi non è richiesto il requisito dell’anzianità lavorativa di cui all’art. 5 della L. n. 143/92.</text:p>
      <text:p text:style-name="P19"><text:span text:style-name="T20">Requisiti e titoli necessari per poter aspirare alla decorazione</text:span><text:span text:style-name="T21">: <text:s/></text:span></text:p>
      <text:p text:style-name="P22">1) essere cittadini italiani;<text:s/></text:p>
      <text:p text:style-name="P23">2) aver compiuto – entro il 30 ottobre 2026 – il 50° anno di età; <text:s/></text:p>
      <text:p text:style-name="P24">3) essere stati occupati per un periodo minimo ed ininterrotto di 25 anni documentabili alle dipendenze della stessa o di più aziende (purché il passaggio non sia<text:s/>stato causato da demeriti personali); <text:s/></text:p>
      <text:p text:style-name="P25">4) aver migliorato l’attività aziendale con invenzioni o innovazioni nel campo tecnico e produttivo, migliorando l’efficienza degli strumenti, macchine e metodi di lavorazione; <text:s/></text:p>
      <text:p text:style-name="P26">5) aver contribuito in modo originale al perfezionamento delle misure di sicurezza sul lavoro (ad es.: ponendo in luce coloro che hanno anche indirettamente fornito il proprio apporto nel fronteggiare l’emergenza); <text:s/></text:p>
      <text:p text:style-name="P27">6) essersi prodigati per istruire e preparare le nuove generazioni<text:s/>all’attività professionale;<text:s/></text:p>
      <text:p text:style-name="P28">7) essersi particolarmente distinti per singolari meriti di professionalità, perizia, laboriosità e buona condotta morale; <text:s/></text:p>
      <text:soft-page-break/>
      <text:p text:style-name="P29">8) essere di limpida condotta sociale e professionale. A tal fine verranno acquisiti gli elementi informativi necessari sulla condotta dei candidati presso il Casellario Giudiziale e la competente Prefettura.<text:s/></text:p>
      <text:p text:style-name="P30">I requisiti indicati ai punti da 1) al 3) e dal punto 8) devono essere contestualmente posseduti. Agli stessi si deve aggiungere almeno uno degli<text:s/>ulteriori titoli tra quelli individuati dal punto 4) al punto 7).<text:s/></text:p>
      <text:p text:style-name="P31"><text:span text:style-name="T32">Istanza</text:span><text:span text:style-name="T33">: in conformità alla previsione di cui all’art. 9, co 2, della richiamata L. n. 143/92, le istanze devono essere inoltrate in carta semplice, dalle aziende, dalle organizzazioni sindacali ed assistenziali (mediante il modello INL 28.1 allegato) o direttamente dai lavoratori (mod. INL 28 allegato)<text:s/></text:span></text:p>
      <text:p text:style-name="P34">Le istanze devono essere corredate dai seguenti documenti in carta semplice:<text:s/></text:p>
      <text:p text:style-name="P35">1) Autocertificazione relativa alla nascita; <text:s/>2)<text:s/>Autocertificazione relativa alla cittadinanza; <text:s/>3) Attestato relativo al servizio o ai servizi prestati presso una o più aziende fino alla data della proposta o del pensionamento indicando obbligatoriamente l’attuale o l’ultima sede di lavoro del dipendente e non la sede legale dell’Azienda; <text:s/>4) Attestato relativo alla professionalità, perizia, laboriosità e condotta morale in azienda; <text:s/>5) Curriculum vitae; <text:s/>6) Residenza, recapito telefonico ed e-mail ove disponibile; <text:s/>7) Estratto Conto Previdenziale INPS<text:s/>aggiornato<text:s/></text:p>
      <text:p text:style-name="P36">Le istanze devono essere sottoscritte dalla azienda proponente e dal candidato, anche nella parte relativa alla dichiarazione di presa visione delle informazioni rese dall’ INL in materia di trattamento dei dati, ai sensi e per gli effetti degli artt. 13 e 14 del GDPR – Regolamento Europeo della Privacy n.2016/679. <text:s/>Nelle proposte delle aziende devono essere indicate residenza, recapito telefonico ed e-mail dei candidati e delle aziende; nel caso vengano proposti più candidati, andrà redatta una<text:s/>istanza per ogni candidato.<text:s/></text:p>
      <text:p text:style-name="P37">Le attestazioni di cui alle lettere 3) e 4) ed eventualmente anche il curriculum vitae, possono essere contenute in un documento unico rilasciato dalla Ditta presso cui il lavoratore presta o ha prestato servizio.</text:p>
      <text:p text:style-name="P38">Si fa presente infine che:<text:s/></text:p>
      <text:p text:style-name="P39"><text:s/>▪Le proposte avanzate per gli anni precedenti sono decadute.<text:s/></text:p>
      <text:p text:style-name="P40"><text:span text:style-name="T41"><text:s/>▪La documentazione relativa alla procedura è reperibile<text:s/></text:span><text:a xlink:href="https://www.ispettorato.gov.it/servizio/onorificenza-stella-al-merito-del-lavoro" office:target-frame-name="_top" xlink:show="replace"><text:span text:style-name="T42">https://www.ispettorato.gov.it/servizio/onorificenza-stella-al-merito-del-lavoro</text:span></text:a><text:span text:style-name="T43">. Al medesimo link è possibile accedere all’informativa sulla privacy.</text:span></text:p>
      <text:p text:style-name="P44"><text:span text:style-name="T45">Eventuali informazioni possono essere richieste all’indirizzo e-mail IAM.firenzea@ispettorato.gov.it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style:style style:name="Collegamentoipertestuale" style:display-name="Collegamento ipertestuale" style:family="text" style:parent-style-name="Car.predefinitoparagrafo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zzi Martina</meta:initial-creator>
    <dc:creator>Mazzi Martina</dc:creator>
    <meta:creation-date>2026-09-02T11:27:00Z</meta:creation-date>
    <dc:date>2026-09-02T11:27:00Z</dc:date>
    <meta:template xlink:href="Normal" xlink:type="simple"/>
    <meta:editing-cycles>2</meta:editing-cycles>
    <meta:editing-duration>PT60S</meta:editing-duration>
    <meta:document-statistic meta:page-count="2" meta:paragraph-count="10" meta:word-count="791" meta:character-count="5294" meta:row-count="37" meta:non-whitespace-character-count="4513"/>
  </office:meta>
</office:document-meta>
</file>